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pitch="variable" style:font-charset="x-symbol"/>
    <style:font-face style:name="Calibri1" svg:font-family="Calibri"/>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line-height="200%" fo:text-align="justify" style:justify-single-word="false"/>
      <style:text-properties style:font-name="Calibri" fo:font-size="11pt" style:font-size-asian="11pt" style:font-size-complex="11pt"/>
    </style:style>
    <style:style style:name="P2" style:family="paragraph" style:parent-style-name="Standard">
      <style:paragraph-properties fo:line-height="150%" fo:text-align="justify" style:justify-single-word="false"/>
      <style:text-properties fo:font-variant="normal" fo:text-transform="none" fo:color="#000000" style:text-line-through-style="none" style:font-name="Times New Roman" fo:font-size="12pt" fo:font-style="normal" style:text-underline-style="none" fo:font-weight="normal" style:text-blinking="false" style:font-size-asian="12pt" style:font-weight-asian="bold" style:font-size-complex="12pt" style:font-weight-complex="bold"/>
    </style:style>
    <style:style style:name="P3" style:family="paragraph" style:parent-style-name="Standard">
      <style:paragraph-properties fo:line-height="200%" fo:text-align="justify" style:justify-single-word="false"/>
      <style:text-properties fo:font-variant="normal" fo:text-transform="none" fo:color="#000000" style:text-line-through-style="none" style:font-name="Calibri" fo:font-size="9pt" fo:font-style="normal" style:text-underline-style="none" fo:font-weight="normal" style:text-blinking="false" style:font-size-asian="9pt" style:font-weight-asian="bold" style:font-size-complex="9pt" style:font-weight-complex="bold"/>
    </style:style>
    <style:style style:name="P4" style:family="paragraph" style:parent-style-name="Standard">
      <style:paragraph-properties fo:line-height="200%" fo:text-align="justify" style:justify-single-word="false"/>
      <style:text-properties fo:font-variant="normal" fo:text-transform="none" fo:color="#000000" style:text-line-through-style="none" style:font-name="Calibri" fo:font-size="11pt" fo:font-style="normal" style:text-underline-style="none" fo:font-weight="normal" style:text-blinking="false" style:font-size-asian="11pt" style:font-weight-asian="bold" style:font-size-complex="11pt" style:font-weight-complex="bold"/>
    </style:style>
    <style:style style:name="P5" style:family="paragraph" style:parent-style-name="Standard">
      <style:paragraph-properties fo:line-height="200%" fo:text-align="justify" style:justify-single-word="false"/>
      <style:text-properties fo:color="#ff00cc" style:font-name="Calibri" fo:font-size="11pt" style:font-size-asian="11pt" style:font-size-complex="11pt"/>
    </style:style>
    <style:style style:name="P6" style:family="paragraph" style:parent-style-name="Standard">
      <style:paragraph-properties fo:line-height="200%" fo:text-align="justify" style:justify-single-word="false"/>
    </style:style>
    <style:style style:name="P7" style:family="paragraph" style:parent-style-name="Standard">
      <style:paragraph-properties fo:text-align="justify" style:justify-single-word="false" style:writing-mode="lr-tb"/>
      <style:text-properties fo:color="#000000" style:font-name="Calibri1" fo:font-size="10pt"/>
    </style:style>
    <style:style style:name="P8" style:family="paragraph" style:parent-style-name="Standard">
      <style:paragraph-properties fo:text-align="justify" style:justify-single-word="false" style:writing-mode="lr-tb"/>
      <style:text-properties fo:color="#000000"/>
    </style:style>
    <style:style style:name="P9" style:family="paragraph" style:parent-style-name="Text_20_body">
      <style:paragraph-properties fo:margin-top="0cm" fo:margin-bottom="0cm" fo:line-height="200%" fo:text-align="justify" style:justify-single-word="false" style:writing-mode="lr-tb"/>
      <style:text-properties fo:font-variant="normal" fo:text-transform="none" fo:color="#000000" style:text-line-through-style="none" style:font-name="Calibri" fo:font-size="11pt" style:text-underline-style="none" style:text-blinking="false" style:font-size-asian="11pt" style:font-size-complex="11pt"/>
    </style:style>
    <style:style style:name="P10" style:family="paragraph" style:parent-style-name="Text_20_body">
      <style:paragraph-properties fo:margin-top="0cm" fo:margin-bottom="0cm" fo:line-height="200%" fo:text-align="center" style:justify-single-word="false" style:writing-mode="lr-tb"/>
      <style:text-properties fo:font-variant="normal" fo:text-transform="none" fo:color="#000000" style:text-line-through-style="none" style:font-name="Calibri" fo:font-size="11pt" style:text-underline-style="none" style:text-blinking="false" style:font-size-asian="11pt" style:font-size-complex="11pt"/>
    </style:style>
    <style:style style:name="P11" style:family="paragraph" style:parent-style-name="Text_20_body">
      <style:paragraph-properties fo:margin-top="0cm" fo:margin-bottom="0cm" fo:line-height="200%" fo:text-align="justify" style:justify-single-word="false" style:writing-mode="lr-tb"/>
      <style:text-properties fo:font-variant="normal" fo:text-transform="none" fo:color="#000000" style:text-line-through-style="none" style:font-name="Calibri" fo:font-size="11pt" fo:font-style="normal" style:text-underline-style="none" fo:font-weight="normal" style:text-blinking="false" style:font-size-asian="11pt" style:font-size-complex="11pt"/>
    </style:style>
    <style:style style:name="P12" style:family="paragraph" style:parent-style-name="Text_20_body">
      <style:paragraph-properties fo:margin-top="0cm" fo:margin-bottom="0cm" fo:line-height="200%" fo:text-align="justify" style:justify-single-word="false" style:writing-mode="lr-tb"/>
      <style:text-properties fo:font-variant="normal" fo:text-transform="none" fo:color="#000000" style:text-line-through-style="none" style:font-name="Calibri" fo:font-size="11pt" fo:font-style="normal" style:text-underline-style="none" fo:font-weight="bold" style:text-blinking="false" style:font-size-asian="11pt" style:font-size-complex="11pt"/>
    </style:style>
    <style:style style:name="P13" style:family="paragraph" style:parent-style-name="Text_20_body">
      <style:paragraph-properties fo:margin-top="0cm" fo:margin-bottom="0cm" fo:line-height="200%" fo:text-align="center" style:justify-single-word="false" style:writing-mode="lr-tb"/>
      <style:text-properties fo:font-variant="normal" fo:text-transform="none" fo:color="#000000" style:text-line-through-style="none" style:font-name="Calibri" fo:font-size="11pt" fo:language="de" fo:country="DE" fo:font-style="normal" style:text-underline-style="none" fo:font-weight="bold" style:text-blinking="false" style:font-size-asian="11pt" style:font-weight-asian="bold" style:font-size-complex="11pt" style:font-weight-complex="bold"/>
    </style:style>
    <style:style style:name="P14" style:family="paragraph" style:parent-style-name="Text_20_body">
      <style:paragraph-properties fo:margin-top="0cm" fo:margin-bottom="0cm" style:line-height-at-least="0.635cm" fo:text-align="justify" style:justify-single-word="false" style:writing-mode="lr-tb"/>
      <style:text-properties fo:font-variant="normal" fo:text-transform="none" fo:color="#000000" style:text-line-through-style="none" style:font-name="Calibri" fo:font-size="9pt" fo:font-style="normal" style:text-underline-style="none" fo:font-weight="normal" style:text-blinking="false" style:font-size-asian="9pt" style:font-size-complex="9pt"/>
    </style:style>
    <style:style style:name="P15" style:family="paragraph" style:parent-style-name="Text_20_body">
      <style:paragraph-properties fo:margin-top="0cm" fo:margin-bottom="0cm" fo:line-height="100%" fo:text-align="justify" style:justify-single-word="false" style:writing-mode="lr-tb"/>
      <style:text-properties fo:font-variant="normal" fo:text-transform="none" fo:color="#000000" style:text-line-through-style="none" style:font-name="Calibri" fo:font-size="9pt" fo:font-style="normal" style:text-underline-style="none" fo:font-weight="normal" style:text-blinking="false" style:font-size-asian="9pt" style:font-size-complex="9pt"/>
    </style:style>
    <style:style style:name="P16" style:family="paragraph" style:parent-style-name="Text_20_body">
      <style:paragraph-properties fo:margin-top="0cm" fo:margin-bottom="0cm" fo:line-height="200%" fo:text-align="justify" style:justify-single-word="false" style:writing-mode="lr-tb"/>
      <style:text-properties fo:font-variant="normal" fo:text-transform="none" fo:color="#000000" style:text-line-through-style="none" style:font-name="Calibri" fo:font-size="9pt" fo:font-style="normal" style:text-underline-style="none" fo:font-weight="normal" style:text-blinking="false" style:font-size-asian="9pt" style:font-size-complex="9pt"/>
    </style:style>
    <style:style style:name="P17" style:family="paragraph" style:parent-style-name="Text_20_body">
      <style:paragraph-properties fo:margin-top="0cm" fo:margin-bottom="0cm" fo:line-height="100%" fo:text-align="justify" style:justify-single-word="false" style:writing-mode="lr-tb"/>
      <style:text-properties fo:font-variant="normal" fo:text-transform="none" fo:color="#000000" style:text-line-through-style="none" style:font-name="Times New Roman" fo:font-size="9pt" fo:font-style="normal" style:text-underline-style="none" fo:font-weight="normal" style:text-blinking="false" style:font-size-asian="9pt" style:font-size-complex="9pt"/>
    </style:style>
    <style:style style:name="P18" style:family="paragraph" style:parent-style-name="Text_20_body">
      <style:paragraph-properties fo:margin-top="0cm" fo:margin-bottom="0cm" fo:line-height="200%" fo:text-align="justify" style:justify-single-word="false" style:writing-mode="lr-tb"/>
      <style:text-properties style:font-name="Calibri" fo:font-size="11pt" style:font-size-asian="11pt" style:font-size-complex="11pt"/>
    </style:style>
    <style:style style:name="P19" style:family="paragraph" style:parent-style-name="Text_20_body">
      <style:paragraph-properties fo:margin-top="0cm" fo:margin-bottom="0cm" fo:line-height="200%" fo:text-align="justify" style:justify-single-word="false" style:writing-mode="lr-tb"/>
    </style:style>
    <style:style style:name="P20" style:family="paragraph" style:parent-style-name="Text_20_body">
      <style:paragraph-properties fo:margin-top="0cm" fo:margin-bottom="0cm" style:line-height-at-least="0.635cm" fo:text-align="justify" style:justify-single-word="false"/>
      <style:text-properties fo:color="#000000" style:font-name="Calibri" fo:font-size="9pt" style:font-size-asian="9pt" style:font-size-complex="9pt"/>
    </style:style>
    <style:style style:name="P21" style:family="paragraph" style:parent-style-name="Footnote">
      <style:paragraph-properties fo:margin-left="0cm" fo:margin-right="0cm" fo:margin-top="0cm" fo:margin-bottom="0cm" fo:text-indent="0cm" style:auto-text-indent="false"/>
      <style:text-properties style:font-name="Calibri" fo:font-size="9pt" style:font-size-asian="9pt" style:font-size-complex="9pt"/>
    </style:style>
    <style:style style:name="P22" style:family="paragraph" style:parent-style-name="Footnote">
      <style:paragraph-properties fo:margin-left="0cm" fo:margin-right="0cm" fo:margin-top="0cm" fo:margin-bottom="0cm" fo:text-align="justify" style:justify-single-word="false" fo:text-indent="0cm" style:auto-text-indent="false"/>
      <style:text-properties style:font-name="Calibri" fo:font-size="9pt" style:font-size-asian="9pt" style:font-size-complex="9pt"/>
    </style:style>
    <style:style style:name="P23" style:family="paragraph" style:parent-style-name="Footnote">
      <style:text-properties style:font-name="Calibri" fo:font-size="9pt" style:font-size-asian="9pt" style:font-size-complex="9pt"/>
    </style:style>
    <style:style style:name="P24" style:family="paragraph" style:parent-style-name="Footnote">
      <style:paragraph-properties fo:text-align="justify" style:justify-single-word="false"/>
      <style:text-properties style:font-name="Calibri" fo:font-size="9pt" style:font-size-asian="9pt" style:font-size-complex="9pt"/>
    </style:style>
    <style:style style:name="P25" style:family="paragraph" style:parent-style-name="Footnote">
      <style:paragraph-properties fo:text-align="justify" style:justify-single-word="false"/>
      <style:text-properties fo:color="#000000" style:font-name="Calibri" fo:font-size="9pt" style:font-size-asian="9pt" style:font-size-complex="9pt"/>
    </style:style>
    <style:style style:name="P26" style:family="paragraph" style:parent-style-name="Text_20_body" style:list-style-name="L1">
      <style:paragraph-properties fo:margin-top="0cm" fo:margin-bottom="0cm" fo:line-height="200%" fo:text-align="center" style:justify-single-word="false" style:writing-mode="lr-tb"/>
      <style:text-properties fo:font-variant="normal" fo:text-transform="none" fo:color="#000000" style:text-line-through-style="none" style:font-name="Calibri" fo:font-size="11pt" style:text-underline-style="none" style:text-blinking="false" style:font-size-asian="11pt" style:font-size-complex="11pt"/>
    </style:style>
    <style:style style:name="P27" style:family="paragraph" style:parent-style-name="Text_20_body" style:list-style-name="L1">
      <style:paragraph-properties fo:margin-top="0cm" fo:margin-bottom="0cm" fo:line-height="200%" fo:text-align="justify" style:justify-single-word="false" style:writing-mode="lr-tb"/>
      <style:text-properties fo:font-variant="normal" fo:text-transform="none" fo:color="#000000" style:text-line-through-style="none" style:font-name="Calibri" fo:font-size="11pt" fo:font-style="normal" style:text-underline-style="none" fo:font-weight="bold" style:text-blinking="false" style:font-size-asian="11pt" style:font-size-complex="11pt"/>
    </style:style>
    <style:style style:name="T1" style:family="text">
      <style:text-properties fo:font-weight="bold"/>
    </style:style>
    <style:style style:name="T2" style:family="text">
      <style:text-properties fo:font-weight="bold" style:font-weight-asian="bold" style:font-weight-complex="bold"/>
    </style:style>
    <style:style style:name="T3" style:family="text">
      <style:text-properties fo:color="#000000"/>
    </style:style>
    <style:style style:name="T4" style:family="text">
      <style:text-properties style:text-position="33% 80%"/>
    </style:style>
    <style:style style:name="T5" style:family="text">
      <style:text-properties style:text-position="33% 80%" fo:language="de" fo:country="DE" fo:font-style="normal" fo:font-weight="normal" style:font-weight-asian="normal" style:font-weight-complex="normal"/>
    </style:style>
    <style:style style:name="T6" style:family="text">
      <style:text-properties fo:font-weight="normal" style:font-weight-asian="normal" style:font-weight-complex="normal"/>
    </style:style>
    <style:style style:name="T7" style:family="text">
      <style:text-properties fo:font-style="normal" fo:font-weight="normal"/>
    </style:style>
    <style:style style:name="T8" style:family="text">
      <style:text-properties fo:font-variant="normal" fo:text-transform="none" fo:color="#000000" style:text-line-through-style="none" fo:font-style="normal" style:text-underline-style="none" fo:font-weight="normal" style:text-blinking="false"/>
    </style:style>
    <style:style style:name="T9" style:family="text">
      <style:text-properties fo:font-variant="normal" fo:text-transform="none" fo:color="#000000" style:text-line-through-style="none" fo:font-style="normal" style:text-underline-style="none" fo:font-weight="normal" style:text-blinking="false" style:font-weight-asian="bold" style:font-weight-complex="bold"/>
    </style:style>
    <style:style style:name="T10" style:family="text">
      <style:text-properties fo:font-variant="normal" fo:text-transform="none" fo:color="#000000" style:text-line-through-style="none" style:font-name="Calibri" fo:font-size="11pt" fo:font-style="normal" style:text-underline-style="none" fo:font-weight="normal" style:text-blinking="false" style:font-size-asian="11pt" style:font-size-complex="11pt"/>
    </style:style>
    <style:style style:name="T11" style:family="text">
      <style:text-properties fo:font-variant="normal" fo:text-transform="none" fo:color="#000000" style:text-line-through-style="none" style:font-name="Calibri" fo:font-size="11pt" fo:font-style="normal" style:text-underline-style="none" fo:font-weight="normal" style:text-blinking="false" style:font-size-asian="11pt" style:font-weight-asian="bold" style:font-size-complex="11pt" style:font-weight-complex="bold"/>
    </style:style>
    <style:style style:name="T12" style:family="text">
      <style:text-properties fo:language="de" fo:country="DE" fo:font-style="normal" fo:font-weight="bold"/>
    </style:style>
    <style:style style:name="T13" style:family="text">
      <style:text-properties fo:language="de" fo:country="DE" fo:font-style="normal" fo:font-weight="normal"/>
    </style:style>
    <style:style style:name="T14" style:family="text">
      <style:text-properties style:font-weight-asian="bold" style:font-weight-complex="bold"/>
    </style:style>
    <style:style style:name="T15" style:family="text">
      <style:text-properties style:font-name="Calibri"/>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text:span text:style-name="T12">La igualdad procesal hoy frente a las denominadas perspectivas.</text:span><text:span text:style-name="T13"> <text:s/></text:span></text:p>
      <text:p text:style-name="P13">Perspectiva de género y actividad probatoria <text:s/>frente a la compensación econónica pos divorcio .</text:p>
      <text:p text:style-name="P13"/>
      <text:list xml:id="list2897342842432313326" text:style-name="L1">
        <text:list-header>
          <text:p text:style-name="P26"><text:span text:style-name="T12">* por Sergio Mario Barotto</text:span><text:span text:style-name="T5"><text:note text:id="ftn1" text:note-class="footnote"><text:note-citation>1</text:note-citation><text:note-body><text:p text:style-name="P24">Juez del Superior Tribunal de Justicia de la Provicia de Río Negro. Magister en Justicia Constitucional y Derechos Humanos por la Universidad de Bolonia, Italia. Diplomado en Derecho Constitucional Latinoamericano por la Universidad Austral, Argentina. Vice Presidente Regional y Presidente de la Comisión de Ambiente de la Junta Federal de Cortes y Superiores Tribunales de Justicia de las Provincias Argentina y CABA. Profesor de grado y posgrado en universidas argentinas -públicas y privadas- y del exterior.</text:p></text:note-body></text:note></text:span></text:p>
          <text:p text:style-name="P27"/>
        </text:list-header>
      </text:list>
      <text:p text:style-name="P12"><text:tab/>El soporte constitucional del juzgamiento judicial bajo prespectiva.</text:p>
      <text:p text:style-name="P9"><text:span text:style-name="T7"><text:tab/>La Corte Suprema de Justicia de la Nación ha determinado -invariablemente- que la garantía de igualdad ante la ley radica en consagrar un trato legal igualitario a quienes se hallan en una razonable igualdad de circunstancias</text:span><text:span text:style-name="T7"><text:note text:id="ftn2" text:note-class="footnote"><text:note-citation>2</text:note-citation><text:note-body><text:p text:style-name="P15"><text:s text:c="3"/>Fallos: 16:118; 95:327; 117:22; 124:122; 126:280; 137:105; 138:313; 151:359; 182:355; 199:268; 270:374; 286:97; 300:1084, entre muchos otros.</text:p></text:note-body></text:note></text:span><text:span text:style-name="T7">, lo que no impide que el legislador contemple de manera distinta situaciones que considere diferentes, en la medida en que dichas distinciones no se formulen con criterios arbitrarios, de indebido favor o disfavor, privilegio o inferioridad personal o clase, ni importen ilegítima persecución de personas o grupos de ellas</text:span><text:span text:style-name="T7"><text:note text:id="ftn3" text:note-class="footnote"><text:note-citation>3</text:note-citation><text:note-body><text:p text:style-name="P14"><text:s text:c="5"/>Fallos: 115:111; 123:106; 127:167; 182:398; 236:168; 273:228; 295:455; 306:1560; 318:1256.</text:p></text:note-body></text:note></text:span><text:span text:style-name="T7">, conceptualizaciones a las que se ha sumado la apreciación de que, en ese marco, el derecho a la igualdad, la consiguiente interdicción de la discriminación en cualquiera de sus formas, así como la obligación del Estado de realizar acciones positivas tendientes a evitar dicha discriminación y, en su caso, sancionarla, deben reflejarse en dos aspectos: la legislación, por un lado, y la interpretación que de esta hagan los tribunales, por el otro</text:span><text:span text:style-name="T7"><text:note text:id="ftn4" text:note-class="footnote"><text:note-citation>4</text:note-citation><text:note-body><text:p text:style-name="P14"><text:s text:c="5"/>Fallos: 341:1106, voto del juez Rosatti, considerando 8°.</text:p></text:note-body></text:note></text:span><text:span text:style-name="T7">. </text:span></text:p>
      <text:p text:style-name="P11"><text:tab/>Se ha sostenido que "En determinadas circunstancias, que con suficiencia aprueban el test de razonabilidad, resulta constitucional favorecer a determinadas personas de ciertos grupos sociales en mayor proporción que a otras, si mediante esa discriminación se procura compensar y equilibrar la marginación o el relegamiento desigualitarios que recaen sobre aquellas … esta desigualdad de trato reparadora se denomina precisamente discriminación inversa porque tiende a superar la desigualdad discriminatoria del sector perjudicado..."<text:note text:id="ftn5" text:note-class="footnote"><text:note-citation>5</text:note-citation><text:note-body><text:p text:style-name="P17"><text:s text:c="3"/><text:span text:style-name="T15">Bidart Campos, Germán, "Tratado elemental de derecho constitucional Argentino", 2000- 2001, Editorial Ediar, Buenos Aires, Tomo I B, pág. 80.</text:span></text:p></text:note-body></text:note>. </text:p>
      <text:p text:style-name="P11"><text:soft-page-break/><text:tab/>Se describe asi un emergente de la reforma de la Constitución Nacional del año 1994, cual es el afianzamiento del concepto de la "igualdad sustancial", con destino a brindar tutela efectiva a personas en situación de vulnerabilidad, estableciéndose para ello "medidas de acción positiva", traducidas tanto en "discriminaciones inversas" cuanto en la asignación de "cuotas benignas"<text:note text:id="ftn6" text:note-class="footnote"><text:note-citation>6</text:note-citation><text:note-body><text:p text:style-name="P22"><text:s text:c="4"/>La Constitución Nacional le encarga al Congreso de la Nación el "<text:span text:style-name="T3">Legislar y promover medidas de acción positivas que garanticen la igualdad real de oportunidades y de trato, y el pleno goce y ejercicio de los derechos reconocidos por esta Constitución y por los tratados internacionales vigentes sobre derechos humanos, en particular respecto de los niños, las mujeres, los ancianos y las personas con discapacidad”</text:span>" (cf. artículo 75, inciso 23).</text:p></text:note-body></text:note>. </text:p>
      <text:p text:style-name="P11"><text:tab/>En definitiva, se trata en última instancia de resguardar en todo supuesto el principio de igualdad ante la ley consagrado en el artículo 16 de la Constitución Nacional, cuyo alcance último ha sido dado por la Corte Suprema de Justicia de la Nación, en los términos y alcances generales explicitados precedentemente.</text:p>
      <text:p text:style-name="P11"><text:tab/>Entonces, la igualdad sustancial ante la ley debe ser garantizada también frente a una de sus derivaciones mas relevantes, cual es la igualdad ante la jurisdicción. Así como se irrespeta tal garantía cuando frente a casos análogos sustancialmente las soluciones jurisdiccionales son diferentes, tal enómeno se presentará si la decisión de la magistratura no equilibra o supera las eventuales desigualdades con que alguna de las partes del trámite judicial arriba al mismo, con pendencia sobre ella de disvalores tales como el estereotipo<text:bookmark text:name="sdfootnote4anc"/><text:note text:id="ftn7" text:note-class="footnote"><text:note-citation>7</text:note-citation><text:note-body><text:p text:style-name="P20"><text:s text:c="4"/>Conjunto de creencias acerca de las características o atributos asignados a un grupo de personas.</text:p></text:note-body></text:note>, el prejuicio<text:bookmark text:name="sdfootnote5anc"/><text:note text:id="ftn8" text:note-class="footnote"><text:note-citation>8</text:note-citation><text:note-body><text:p text:style-name="P20"><text:s text:c="4"/>Evaluación negativa que se tiene de ese grupo.</text:p></text:note-body></text:note> o la discriminación<text:bookmark text:name="sdfootnote6anc"/><text:note text:id="ftn9" text:note-class="footnote"><text:note-citation>9</text:note-citation><text:note-body><text:p text:style-name="P20"><text:s text:c="4"/>Conducta negativa en el tratamiento de las personas humanas por su pertenencia al grupo.</text:p></text:note-body></text:note>. </text:p>
      <text:p text:style-name="P11"><text:tab/><text:span text:style-name="T1">El juzgamiento judicial con perspectiva de género. Breves notas.</text:span></text:p>
      <text:p text:style-name="P9"><text:span text:style-name="T7"><text:tab/>De acuerdo al artículo 75 inciso 22 de la Constitución Nacional adquieren jerarquía constitucional la </text:span><text:span text:style-name="T7">Convención sobre la Eliminación de todas las Formas de Discriminación Contra la Mujer</text:span><text:bookmark text:name="sdfootnote7anc"/><text:span text:style-name="T7"><text:note text:id="ftn10" text:note-class="footnote"><text:note-citation>10</text:note-citation><text:note-body><text:p text:style-name="P21"><text:s text:c="2"/>Listada en el párrafo segundo de la citada norma constitucional y aprobada por ley 23.179.</text:p></text:note-body></text:note></text:span><text:span text:style-name="T7"> y la Convención Interamericana para Prevenir, Sancionar y Erradicar la Violencia contra La Mujer</text:span><text:bookmark text:name="sdfootnote8anc"/><text:span text:style-name="T7"><text:note text:id="ftn11" text:note-class="footnote"><text:note-citation>11</text:note-citation><text:note-body><text:p text:style-name="P21"><text:s text:c="2"/>Conocida también como Convención de Belém do Pará y aprobaba por ley 24.632.</text:p></text:note-body></text:note></text:span><text:span text:style-name="T7">.</text:span></text:p>
      <text:p text:style-name="P11"><text:tab/>La primera, en su artículo 2º inciso c) propende a "la protección jurídica de los derechos de la mujer sobre una base de igualdad con los del hombre y garantizar, por conducto de los tribunales nacionales o competentes y de otras instituciones públicas, la protección efectiva de la mujer contra todo acto de discriminación.", en tanto la segunda, desde su artículo 7º inciso f) manda a los respectivos Estados Parte el "establecer procedimientos legales justos y eficaces para la mujer que haya sido sometida a violencia, que <text:soft-page-break/>incluyan, entre otros, medidas de protección, un juicio oportuno y el acceso efectivo a tales procedimientos.". </text:p>
      <text:p text:style-name="P11"><text:tab/>Asimismo, debe notarse que el artículo 37 párrafo segundo de la Constitución Nacional, en referencia a la igualdad entre mujeres y varones en lo puntual del acceso a cargos electivos, dispone que "La igualdad real de oportunidades entre varones y mujeres para el acceso a cargos electivos y partidarios se garantizará por acciones positivas en la regulación de los partidos políticos y en el régimen electoral.”.</text:p>
      <text:p text:style-name="P19"><text:span text:style-name="T10"><text:tab/>Por último, según la Disposición Transitoria Segunda de la misma Constitución, </text:span><text:span text:style-name="Emphasis"><text:span text:style-name="T10">“</text:span></text:span><text:span text:style-name="T10">Las acciones positivas a que alude el art. 37 en su último párrafo no podrán ser inferiores a las vigentes al tiempo de sancionarse esta Constitución y durarán lo que la ley determine.”.</text:span></text:p>
      <text:p text:style-name="P18"><text:span text:style-name="T8"><text:tab/>Se ha explicado que el juzgamiento con perspectiva de género implica un esfuerzo intelectual por comprender la complejidad social, cultural y política que existe entre mujeres y hombres para visualizar allí las situaciones de opresión de un género sobre el otro basadas en una relación de desigualdad</text:span><text:span text:style-name="T8"><text:note text:id="ftn12" text:note-class="footnote"><text:note-citation>12</text:note-citation><text:note-body><text:p text:style-name="P22"><text:s text:c="2"/>Bramuzzi, Guillermo Carlos, "Juzgar con perspectiva de género en materia civil", www.saij.gob.ar, Id SAIJ: DACFE190109, 19.06.2019.</text:p></text:note-body></text:note></text:span><text:span text:style-name="T8">, que tendrá como destino procedimental la detección en juicio de situaciones de tal natualeza y, así, corregirlas/superarlas al tiempo de la aplicación de la ley del caso, mediante valoración objetiva de la situación de quien resulte afectada por tales disparidades.</text:span></text:p>
      <text:p text:style-name="P12"><text:tab/>Juzgamiento con perspectiva de género y la prueba frente a la aplicación del instituto de la compensación económica reglado por el artículo 441 del Código Procesal Civil y Comercial.</text:p>
      <text:p text:style-name="P11"><text:tab/>El artículo 441 del Código Civil y Comercial de la Nación regula el instituto de la "compensación económica" en tanto en su primer párrafo determina que "El cónyuge a quien el divorcio produce un desequilibrio manifiesto que signifique un empeoramiento de su situación y que tiene por causa adecuada el vínculo matrimonial y su ruptura, tiene derecho a una compensación.".</text:p>
      <text:p text:style-name="P11"><text:tab/>Para hacerse efectivo el derecho a percibir tal compensación, deberá presentarse un supuesto en el cual el pretenso acreedor haya sufrido no cualquier tipo de desequilibrio patrimonial, sino uno que merezca ser calificado como manifiesto -es decir, claro, indudable, evidente, ostensible, palmario, obvio, notorio, palpable, patente, visible, declarado, franco, público<text:bookmark text:name="sdfootnote10anc"/><text:span text:style-name="T4"><text:note text:id="ftn13" text:note-class="footnote"><text:note-citation>13</text:note-citation><text:note-body><text:p text:style-name="P20"><text:s text:c="3"/>Diccionario de la Real Academia Española, https://dle.rae.es/manifiesto.</text:p></text:note-body></text:note></text:span>-, situación tal que, de haberse presentado debe, <text:soft-page-break/>además, haber empeorado la economía del reclamante -empeorar es sinónimo de agravar, deteriorar, decaer, desmejorar, degenerar, recaer, estropear, desmedrar, declinar<text:bookmark text:name="sdfootnote11anc"/><text:span text:style-name="T4"><text:note text:id="ftn14" text:note-class="footnote"><text:note-citation>14</text:note-citation><text:note-body><text:p text:style-name="P20"><text:s text:c="3"/>Diccionario de la Real Academia Española, https://dle.rae.es/empeorar.</text:p></text:note-body></text:note></text:span>-. Los detrimentos anteriores, asimismo, deben haberse manifiestado a raíz del matrimonio habido entre los litigantes; es decir, debe haber nexo de causalidad entre las situaciones disvaliosas indicadas y tal tipo de unión. </text:p>
      <text:p text:style-name="P11"><text:tab/>El objetivo persiguido con la compensación económica es evitar que el matrimonio haya derivado en una situación de enriquecimiento para uno y empobrecimiento para el otro, estimándose que la figura contribuye a que el cónyuge que sufrió un menoscabo económico pueda logar su independencia económica hacia el futuro<text:note text:id="ftn15" text:note-class="footnote"><text:note-citation>15</text:note-citation><text:note-body><text:p text:style-name="P15"><text:s text:c="3"/>Código Civil y Comercial de la Nación Comentado, Director: Ricardo Luis Lorenzetti, Ed. Rubinzal-Culzoni, 2015, Tomo II, pág.765.</text:p></text:note-body></text:note>.</text:p>
      <text:p text:style-name="P11"><text:tab/>La idea de la compensación no debe ser tomada como regla general sino de modo excepcional, como elemento morigerador, ante la demostración de un real desequilibrio patrimonial, que signifique un empeoramiento de la situación ocasionada por la ruptura del matrimonio. Y el titular del derecho deberá, en definitiva, demostrar no solo el grave perjuicio padecido, que importe una desproporción tal que amerite ser restaurada económicamente, sino también el precitado nexo de causalidad<text:note text:id="ftn16" text:note-class="footnote"><text:note-citation>16</text:note-citation><text:note-body><text:p text:style-name="P15"><text:s text:c="3"/>Código Civil y Comercial de la Nación, Directores: Julio César Rivera y Graciela Medina, Ed. La Ley, 2015, Tomo II, págs. 86/87.</text:p></text:note-body></text:note>.</text:p>
      <text:p text:style-name="P11"><text:tab/>Si de lo que se trata es de presentar un escenario de desequilibro manifiesto que provoque empeoramiento económico, ninguna duda puede caber en cuanto a que la prueba correspondiente debe ser clara y concluyente. </text:p>
      <text:p text:style-name="P11"><text:tab/>Correlato de lo anterior es que la demanda necesariamente deberá ser rechazada sino se logró prueba eficiente que permitiese introducir la plataforma fáctica base de la acción en el molde ciertamente ajustado del artículo 441 del CCyCN -desequilibrio manifiesto que signifique empeoramiento económico-.</text:p>
      <text:p text:style-name="P11"><text:tab/>¿Podría el instituto del juzgamiento con perspectiva de género sustituir o morigerar las consecuencias procesales derivadas de una insufiencia probatoria en tal sentido detectada?.</text:p>
      <text:p text:style-name="P11"><text:tab/>Se tiene que el objetivo del abordaje con tal perspectiva es garantizar la igualdad y evitar análisis que puedan resultar estandarizados, simplificados o sesgados en base a prejuicios y/o estereotipos de género, en las situaciones judicializadas que involucren los derechos de las mujeres.</text:p>
      <text:p text:style-name="P11"><text:tab/>Un juzgamiento con perspectiva de género importa desplegar un entendimiento contextualizado y <text:soft-page-break/>objetivo de los hechos probados en el trámite, en su real dimensión y alcances. Entonces, no puede emplearse para subsanar ausencias, insuficiencias o inconsistencias probatorias. </text:p>
      <text:p text:style-name="P11"><text:tab/>Con precisión se ha señalado que <text:span text:style-name="T14">“La argumentación jurídica con enfoque de género es imprescindible para dotar al discurso jurídico de otro contenido, pero fundamentalmente para no correr el riesgo de caer en lo que busca evitarse: la generalización y la ausencia de análisis particularizado de cada situación. No se trata de encontrar soluciones que siempre le den la razón a las mujeres y las personas LGBTI+ aludiendo mágicamente a la perspectiva de género, sino de comprender que la perspectiva de género como herramienta metodológica lleva ínsita la carga de la justificación. </text:span>Resulta imprescindible la justificación adecuada en cada caso concreto, porque el derecho es una construcción patriarcal que se muestra como neutral, aunque pocas veces ha operado en la práctica a favor de las mujeres y las persona LGBTI+. Históricamente, el derecho ha otorgado ventajas a los hombres y ello es lo que se ha percibido como justo y objetivo. Entonces, sino se esgrimen buenas razones por las cuales las decisiones favorecen a las mujeres y LGBTI+, lo más probable es que tales decisiones sean percibidas como una concesión inmerecida más que como un derecho legítimo al trato justo”<text:note text:id="ftn17" text:note-class="footnote"><text:note-citation>17</text:note-citation><text:note-body><text:p text:style-name="P24">Custet Llambí, María Rita, “Argumentación, sentido común y verdad”, en “Perspectiva de género y argumentación jurídica en la Corte Suprema de Justicia de la Nación”, Ediciones del Sur, 2025, pág. 32.</text:p></text:note-body></text:note>.</text:p>
      <text:p text:style-name="P11"><text:tab/>Forma parte del derecho constitucional a la debida defensa en juicio<text:bookmark text:name="sdfootnote12anc"/><text:note text:id="ftn18" text:note-class="footnote"><text:note-citation>18</text:note-citation><text:note-body><text:p text:style-name="P14"><text:s text:c="3"/>Artículo 18, Constitución Nacional.</text:p></text:note-body></text:note>que toda eventual condena judicial que se imponga sea el resultado de la aplicación del derecho vigente a los hechos probados de la causa, a lo que cabe añadir -en términos de la Corte Suprema de Justicia de la Nación- que uno de los principios rectores del proceso es el establecimiento de la verdad jurídica objetiva, la cual se ve comprometida cuando se reemplaza su búsqueda por generalizaciones no verificables, emanadas de un razonamiento abstracto, desconcertante e impreciso, que, por tanto, no resulta referible a las específicas modalidades del caso<text:note text:id="ftn19" text:note-class="footnote"><text:note-citation>19</text:note-citation><text:note-body><text:p text:style-name="P14"><text:s text:c="3"/>Fallos: 308:568.</text:p></text:note-body></text:note>. Esta última característica -reprobada por la Corte- es la que presentará la sentencia que, eventualmente, adjudique derechos a partir del artículo 441 del CPCyC si la valoración probatoria es efectuada sin alcance objetivo de los medios de prueba que las partes han logrado producir. </text:p>
      <text:p text:style-name="P11"><text:tab/>Otras líneas jurisprudenciales de la Corte Suprema de Justicia de la Nación respecto de las cuales debe repararse en la temática en análisis, son aquellas que prescriben que los magistrados no están <text:soft-page-break/>obligados a analizar todos y cada uno de los elementos que se arriman al pleito cuando la elocuencia de los estudiados torna inoficioso profundizar sobre los restantes, no resultando válido tal principio cuando los elementos elegidos están distantes de convencer sobre la racionalidad de la valoración efectuada<text:note text:id="ftn20" text:note-class="footnote"><text:note-citation>20</text:note-citation><text:note-body><text:p text:style-name="P16"><text:s text:c="3"/>Fallos: 325:3083; 326:1741.</text:p></text:note-body></text:note>. A consecuencia de ello, si el juzgador ha prescindido de efectuar un tratamiento adecuado del asunto conforme a las pruebas producidas, y si los argumentos expuestos han franqueado el límite de razonabilidad al que está subordinada la valoración de las mismas, soslayando el tratamiento de cuestiones decisivas oportunamente introducidas por las partes, el pronunciamiento no constituye un acto judicial válido<text:note text:id="ftn21" text:note-class="footnote"><text:note-citation>21</text:note-citation><text:note-body><text:p text:style-name="P16"><text:s text:c="3"/>Fallos: 323:3105; 326:4165 y 340:1600, entre otros.</text:p></text:note-body></text:note>.</text:p>
      <text:p text:style-name="P11"><text:tab/>Si una sentencia no constituye una derivación razonada del derecho vigente con aplicación a las circunstancias comprobadas de la causa<text:note text:id="ftn22" text:note-class="footnote"><text:note-citation>22</text:note-citation><text:note-body><text:p text:style-name="P16"><text:s text:c="3"/>Fallos: 321:2131, entre muchos otros.</text:p></text:note-body></text:note>, no puede ser considerada un acto jurisdiccional válido, por arbitrariedad. Tal extremo se configurará si solo mediante la formulación de especulaciones genéricas en torno a una pretendida falta de perspectiva de género o de posturas estereotipadas, se soslaya la valoración precisa y racional de la prueba producida en el expediente, vinculada a si se presentaban, o no, los recaudos legales para hacer viable el reclamo objeto de acción.</text:p>
      <text:p text:style-name="P1"><text:tab/><text:span text:style-name="T2">Conclusiones prospectivas.</text:span></text:p>
      <text:p text:style-name="P1"><text:span text:style-name="T2"><text:tab/></text:span><text:span text:style-name="T6">E</text:span><text:span text:style-name="T9">n punto a la tarea de interpetar normativa -constitucional o de rango inferior- ha sostenido sistemáticamente la Corte Suprema de Justicia de la Nación que debe efectuarse considerando armónicamente la totalidad del ordenamiento jurídico y, en particular, los principios y garantías de raigambre constitucional, pues la admisión de soluciones notoriamente disvaliosas o conclusiones reñidas con las circunstancias singulares del caso no resultan compatibles con el fin común tanto de la tarea legislativa como de la judicial</text:span><text:span text:style-name="T9"><text:note text:id="ftn23" text:note-class="footnote"><text:note-citation>23</text:note-citation><text:note-body><text:p text:style-name="P3"><text:s text:c="3"/>Fallos: 300:417; 302:1209, 1284; 303:248 y sus citas.</text:p></text:note-body></text:note></text:span><text:span text:style-name="T9">. Ello asi, el juzgamiento con perspectiva debe ser utilizado procedimentalmente de manera tal de no verse desbordados los límites que impone la garantía constitucional del debido proceso, como asi también los contornos -inexpugnables, bajo toda condición- de </text:span><text:span text:style-name="T9">su componente esencial, cual es <text:s/>ejercicio más pleno de la debida defensa en juicio.</text:span></text:p>
      <text:p text:style-name="P6"><text:soft-page-break/><text:span text:style-name="T11"><text:tab/>El artículo 10 del Código Iberoamericano de Ética Judicial</text:span><text:span text:style-name="T11"><text:note text:id="ftn24" text:note-class="footnote"><text:note-citation>24</text:note-citation><text:note-body><text:p text:style-name="P23">Reformado el 2 de abril de 2014 en la XVII Reunión Plenaria de la Cumbre Judicial Iberoamericana, Santiago, Chile .</text:p></text:note-body></text:note></text:span><text:span text:style-name="T11"> prescribe que “El juez imparcial es aquel que persigue con objetividad y con fundamento en la prueba la verdad de los hechos, manteniendo a lo largo de todo el proceso una equivalente distancia con las partes y con sus abogados, y evita todo tipo de comportamiento que pueda reflejar favoritismo, predisposición o prejuicio”. De respetarse tal instrucción, en cada oportunidad en que la magistratura debiese conducirse de manera tal de dirigir el proceso bajo postulados</text:span><text:span text:style-name="T11"><text:note text:id="ftn25" text:note-class="footnote"><text:note-citation>25</text:note-citation><text:note-body><text:p text:style-name="P25">De ineludible origen en ley emergente del Poder público que ostente la potestad constitucional de reglar mecanismos, sistemas o parámetros de interpretación normativa en casos judicializados.</text:p></text:note-body></text:note></text:span><text:span text:style-name="T11"> tendientes a intentar garantizar “igualdad sustancial ante la jurisdicción”, y <text:s/>para ello asigne “cuota benigna”</text:span><text:span text:style-name="T11"><text:note text:id="ftn26" text:note-class="footnote"><text:note-citation>26</text:note-citation><text:note-body><text:p text:style-name="P23">En términos y alcances dados por de la Corte Suprema de Justicia de la Nación <text:s/>y antes explicitados.</text:p></text:note-body></text:note></text:span><text:span text:style-name="T11"> a alguna de las partes en litigio, tal preferencia es necesario que esté guiada por la razonabilidad y la prudencia</text:span><text:span text:style-name="T11"><text:note text:id="ftn27" text:note-class="footnote"><text:note-citation>27</text:note-citation><text:note-body><text:p text:style-name="P24">Artículo 69 Código Iberoamericano de Ética Judicial: El juez prudente es el que procura que sus comportamientos, actitudes y decisiones sean el resultado de un juicio justificado racionalmente, luego de haber meditado y valorado argumentos y contraargumentos disponibles, en el marco del derecho aplicable. </text:p></text:note-body></text:note></text:span><text:span text:style-name="T11">, de manera tal de evitar caer en el vicio de la arbitrariedad decisoria, es decir, no aplicar el derecho vigente a los hechos probados. </text:span></text:p>
      <text:p text:style-name="P4"><text:tab/>No cabe abrigar dudas en cuanto a que las acciones positivas del artículo 75 inciso 23 de la Constitución Nacional, cuando mandan al Congreso a legislar y promover medidas de acción positiva que garanticen la igualdad real de oportunidades y de trato, conllevan la necesidad de preferir -incluso en sede judicial- al grupo social de cuya especial tutela se ocupan, más tal primacía no puede llevarse a cabo a expensas de derechos y garantías de otros sujetos que también cuentan con protección constitucional o convencional.</text:p>
      <text:p text:style-name="P5"/>
      <text:p text:style-name="P8"/>
      <text:p text:style-name="P7"/>
      <text:p text:style-name="P2"/>
      <text:p text:style-name="P2"/>
      <text:p text:style-name="P2"/>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pitch="variable" style:font-charset="x-symbol"/>
    <style:font-face style:name="Calibri1" svg:font-family="Calibri"/>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A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s" fo:country="AR"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Footnote_20_Symbol" style:display-name="Footnote Symbol" style:family="text"/>
    <style:style style:name="Footnote_20_anchor" style:display-name="Footnote anchor" style:family="text">
      <style:text-properties style:text-position="super 58%"/>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5-09-04T13:02:35.52</meta:creation-date>
    <dc:date>2025-10-07T06:16:01.93</dc:date>
    <meta:editing-duration>PT2H53M6S</meta:editing-duration>
    <meta:editing-cycles>31</meta:editing-cycles>
    <meta:generator>OpenOffice/4.1.6$Win32 OpenOffice.org_project/416m1$Build-9790</meta:generator>
    <meta:document-statistic meta:table-count="0" meta:image-count="0" meta:object-count="0" meta:page-count="7" meta:paragraph-count="60" meta:word-count="2779" meta:character-count="18189"/>
  </office:meta>
</office:document-meta>
</file>